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FreeSans1" svg:font-family="Free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FreeSans" svg:font-family="FreeSans" style:font-family-generic="system" style:font-pitch="variable"/>
    <style:font-face style:name="Noto Sans CJK SC Regular" svg:font-family="'Noto Sans CJK SC Regular'" style:font-family-generic="system" style:font-pitch="variable"/>
  </office:font-face-decls>
  <office:automatic-styles>
    <style:style style:name="P1" style:family="paragraph" style:parent-style-name="Standard">
      <style:text-properties officeooo:rsid="000461d5" officeooo:paragraph-rsid="001d853a"/>
    </style:style>
    <style:style style:name="P2" style:family="paragraph" style:parent-style-name="Standard">
      <style:text-properties officeooo:rsid="00034267" officeooo:paragraph-rsid="001d853a"/>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Another bit of tooling. I made a tramming tool for the mill. The pics below show the results:</text:p>
      <text:p text:style-name="P2"/>
      <text:p text:style-name="P1">tramming</text:p>
      <text:p text:style-name="P1"/>
      <text:p text:style-name="P1">A bracket holds a small dial indicator offset from the spindle axis. Its 3/8" shank is held in a tooling holder. The shank is pressed into the cross bar and the indicator is held via the pinch screw. The second picture shows it in action. It is sized to fit the Sherline table so doesn't have much swing but works quite well. A mirror would help a lot using it!<text:line-break/><text:line-break/>I just put the milling column in place and found it out some 0.004" over 2". I've found one can twist the spindle a little as its clamping screw is tightened. This will twist the spindle slightly. It didn't take much fiddling to tram it in to within 0.001". The same trick works when mounting the spindle in lathe mode. I need to dial one or the other in and do some machining. With luck it'll hold its adjustment after use.<text:line-break/></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FreeSans1" svg:font-family="Free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FreeSans" svg:font-family="FreeSans" style:font-family-generic="system" style:font-pitch="variable"/>
    <style:font-face style:name="Noto Sans CJK SC Regular" svg:font-family="'Noto Sans CJK SC Regular'"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Noto Sans CJK SC Regular" style:font-size-asian="10.5pt" style:language-asian="zh" style:country-asian="CN" style:font-name-complex="FreeSans"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Noto Sans CJK SC Regular" style:font-size-asian="10.5pt" style:language-asian="zh" style:country-asian="CN" style:font-name-complex="Free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Noto Sans CJK SC Regular" style:font-family-asian="'Noto Sans CJK SC Regular'" style:font-family-generic-asian="system" style:font-pitch-asian="variable" style:font-size-asian="14pt" style:font-name-complex="FreeSans" style:font-family-complex="Free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20%"/>
    </style:style>
    <style:style style:name="List" style:family="paragraph" style:parent-style-name="Text_20_body" style:class="list">
      <style:text-properties style:font-size-asian="12pt" style:font-name-complex="FreeSans1" style:font-family-complex="FreeSans" style:font-family-generic-complex="swiss"/>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name-complex="FreeSans1" style:font-family-complex="Free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FreeSans1" style:font-family-complex="FreeSans" style:font-family-generic-complex="swiss"/>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0.7874in" fo:margin-bottom="0.7874in" fo:margin-left="0.7874in" fo:margin-right="0.7874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7-12-22T11:07:00.714468853</meta:creation-date>
    <dc:date>2017-12-22T11:07:29.525463516</dc:date>
    <meta:editing-duration>PT29S</meta:editing-duration>
    <meta:editing-cycles>1</meta:editing-cycles>
    <meta:document-statistic meta:table-count="0" meta:image-count="0" meta:object-count="0" meta:page-count="1" meta:paragraph-count="3" meta:word-count="170" meta:character-count="889" meta:non-whitespace-character-count="720"/>
    <meta:generator>LibreOffice/5.1.6.2$Linux_x86 LibreOffice_project/10m0$Build-2</meta:generator>
  </office:meta>
</office:document-meta>
</file>