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34267" officeooo:paragraph-rsid="000bd9b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here is progress on Sherline tooling. I mentioned I needed to make some aluminum tooling plates for the mill. So:</text:p>
      <text:p text:style-name="P1"/>
      <text:p text:style-name="P1">tooling plates</text:p>
      <text:p text:style-name="P1"/>
      <text:p text:style-name="P1">They fit the Sherline T-slots, are about the width of the table, and are 1/2" thick. The concept is to drill holes and tap as needed. Then parts can be clamped to them and machined to and/or below the plate surface a few thousands. When the plates are too cut into to find a flat spot they can be surfaced, fly cut. When they look like swiss cheese and you can't find spots to drill holes, they are replaced.<text:line-break/><text:line-break/>I need to build some T-nuts that stay below the table surface. Haven't done that yet.<text:line-break/><text:line-break/>We'll see in the months ahead how well they work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2T11:02:01.721509504</meta:creation-date>
    <dc:date>2017-12-22T11:02:32.200978292</dc:date>
    <meta:editing-duration>PT30S</meta:editing-duration>
    <meta:editing-cycles>1</meta:editing-cycles>
    <meta:document-statistic meta:table-count="0" meta:image-count="0" meta:object-count="0" meta:page-count="1" meta:paragraph-count="3" meta:word-count="127" meta:character-count="674" meta:non-whitespace-character-count="548"/>
    <meta:generator>LibreOffice/5.1.6.2$Linux_x86 LibreOffice_project/10m0$Build-2</meta:generator>
  </office:meta>
</office:document-meta>
</file>