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61ab6" officeooo:paragraph-rsid="0018468c"/>
    </style:style>
    <style:style style:name="P2" style:family="paragraph" style:parent-style-name="Standard">
      <style:text-properties officeooo:rsid="000461d5" officeooo:paragraph-rsid="0018468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he top of the first box is planned to hold materials and projects in process.</text:p>
      <text:p text:style-name="P2"/>
      <text:p text:style-name="P2">Stock box</text:p>
      <text:p text:style-name="P2"/>
      <text:p text:style-name="P2">Under the materials is the start of the tooling. Lathe QCTP with holders, boring head, collet blocks, draw bar, drill chucks and arbors, low profile vice, lathe die holder, backside cut off tool, ER20 collet holder for lathe, and steady rest.<text:line-break/></text:p>
      <text:p text:style-name="P2">Sock box under</text:p>
      <text:p text:style-name="P2"/>
      <text:p text:style-name="P2">The next box is closer to a toolbox.<text:line-break/></text:p>
      <text:p text:style-name="P1">Loose tools (2)</text:p>
      <text:p text:style-name="P1"/>
      <text:p text:style-name="P1">Lotsa stuff here, lathe and mill tools, chuck jaws, end mill holders, tie downs, boring bars, loctite, small  telescope gages, test indicator, micrometers, dial indicator, a few reamers, calipers, etc. The toolbox that lives in the trailer contains other standard tools, allen wrenches, crescent wrenches, screw drives, hammer, etc.<text:line-break/><text:line-break/>The third box contains the larger tooling components. Three and four jaw chucks, tilting base, Sherline riser blocks (1” &amp; 2”), tail stock and riser block, three toolmakers vices, face plates, and tooling plates.</text:p>
      <text:p text:style-name="P1"/>
      <text:p text:style-name="P1">Tooling box 3</text:p>
      <text:p text:style-name="P1"/>
      <text:p text:style-name="P1">The fourth contains cutting fluids, drill bits, taps &amp; dies, a tiny broach set and a set of parallels.</text:p>
      <text:p text:style-name="P1"/>
      <text:p text:style-name="P1">Tooling box 4 (2)</text:p>
      <text:p text:style-name="P1"/>
      <text:p text:style-name="P1">The two drill sets are fractional (inch) up to 3/8” and numbered. Both sets are screw machine length (stub) drills.<text:line-break/><text:line-break/>The Bosch boxes link together but when combined are too heavy to carry. Should keep them from sliding around too much though.<text:line-break/><text:line-break/>Finally there is a large box I think I can sneak on top of the SUV without the wife seeing it. I know this is iffy but it could work.</text:p>
      <text:p text:style-name="P1"/>
      <text:p text:style-name="P1">Roof box (3)</text:p>
      <text:p text:style-name="P1"/>
      <text:p text:style-name="P1">This car top box has a clamp on vice, sawzall, various small fasteners for engines and a tiny Harbor Freight grinder. Hopefully the grinder is up to grinding small HSS tools. The hand drill is included more for general use than machine shop work.<text:line-break/><text:line-break/>Don't know till I start using it if I have all the tooling I need, and/or what tooling I'm carrying around that I don't use. In one sense it looks like too much, but then again it could be too light. Only time will tell.<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0:57:52.907098340</meta:creation-date>
    <dc:date>2017-12-22T10:58:36.045025065</dc:date>
    <meta:editing-duration>PT43S</meta:editing-duration>
    <meta:editing-cycles>1</meta:editing-cycles>
    <meta:document-statistic meta:table-count="0" meta:image-count="0" meta:object-count="0" meta:page-count="1" meta:paragraph-count="13" meta:word-count="345" meta:character-count="1932" meta:non-whitespace-character-count="1592"/>
    <meta:generator>LibreOffice/5.1.6.2$Linux_x86 LibreOffice_project/10m0$Build-2</meta:generator>
  </office:meta>
</office:document-meta>
</file>